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ohit Devanagari1" svg:font-family="'Lohit Devanagari'"/>
    <style:font-face style:name="arial"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style:font-name="arial" fo:font-size="18pt" fo:font-weight="bold" officeooo:rsid="001eebd9" officeooo:paragraph-rsid="001eebd9" style:font-size-asian="18pt" style:font-weight-asian="bold" style:font-size-complex="18pt" style:font-weight-complex="bold"/>
    </style:style>
    <style:style style:name="P2" style:family="paragraph" style:parent-style-name="Standard">
      <style:text-properties style:font-name="arial" fo:font-size="18pt" fo:font-weight="bold" officeooo:rsid="001eebd9" officeooo:paragraph-rsid="001eebd9" style:font-size-asian="18pt" style:font-weight-asian="bold" style:font-size-complex="18pt" style:font-weight-complex="bold"/>
    </style:style>
    <style:style style:name="P3" style:family="paragraph" style:parent-style-name="Standard">
      <style:paragraph-properties fo:text-align="center" style:justify-single-word="false"/>
      <style:text-properties style:font-name="arial" fo:font-size="18pt" fo:font-style="italic" officeooo:rsid="001eebd9" officeooo:paragraph-rsid="001eebd9" style:font-size-asian="18pt" style:font-style-asian="italic" style:font-size-complex="18pt" style:font-style-complex="italic"/>
    </style:style>
    <style:style style:name="P4" style:family="paragraph" style:parent-style-name="Standard">
      <style:text-properties style:font-name="arial" fo:font-size="18pt" officeooo:rsid="001eebd9" officeooo:paragraph-rsid="001eebd9" style:font-size-asian="18pt" style:font-size-complex="18pt"/>
    </style:style>
    <style:style style:name="T1" style:family="text">
      <style:text-properties fo:font-weight="bold" style:font-weight-asian="bold" style:font-weight-complex="bold"/>
    </style:style>
    <style:style style:name="T2" style:family="text">
      <style:text-properties fo:color="#5983b0" loext:opacity="100%"/>
    </style:style>
    <style:style style:name="T3" style:family="text">
      <style:text-properties fo:color="#168253" loext:opacity="100%"/>
    </style:style>
    <style:style style:name="T4" style:family="text">
      <style:text-properties fo:color="#ff3838" loext:opacity="100%"/>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he Thesis Statement</text:p>
      <text:p text:style-name="P3">Definition, Formula and Example</text:p>
      <text:p text:style-name="P4"/>
      <text:p text:style-name="P2">Definition</text:p>
      <text:p text:style-name="P4"/>
      <text:p text:style-name="P4">The thesis statement is a complicated, inclusive sentence that links the subject of the essay with the student’s proposition (thesis idea) about the subject. The thesis statement is usually the last sentence of the first paragraph. It is important to differentiate between the subject and the thesis idea. The thesis idea is your thought or point of view about the subject. </text:p>
      <text:p text:style-name="P4"/>
      <text:p text:style-name="P2">Formula</text:p>
      <text:p text:style-name="P4"/>
      <text:p text:style-name="P4">A thesis statement must contain the first two elements in the formula, and some instructors require the essay map to be part of the thesis statement.</text:p>
      <text:p text:style-name="P4"/>
      <text:p text:style-name="P4"><text:span text:style-name="T2">Subject of the essay</text:span> + <text:span text:style-name="T3">Thesis idea (student’s proposition)</text:span> + <text:span text:style-name="T4">essay map (3 points that will be developed in the essay)</text:span></text:p>
      <text:p text:style-name="P4"/>
      <text:p text:style-name="P4"><text:span text:style-name="T1">Example </text:span>of thesis statement with essay map:</text:p>
      <text:p text:style-name="P4"/>
      <text:p text:style-name="P4">Three ways that <text:span text:style-name="T3">a person</text:span> suffering from <text:span text:style-name="T2">Post Traumatic Stress Syndrome (PTSS)</text:span> <text:span text:style-name="T3">can overcome the condition and lead a normal life</text:span> are <text:span text:style-name="T4">receiving psychological treatment, maintaining strong family bonds, and developing a regular routine of accomplishment, such as a job or school.</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ohit Devanagari1" svg:font-family="'Lohit Devanagari'"/>
    <style:font-face style:name="arial"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1-12-01T17:05:27.161903157</meta:creation-date>
    <dc:date>2021-12-01T17:12:27.083588592</dc:date>
    <meta:editing-duration>PT7M</meta:editing-duration>
    <meta:editing-cycles>1</meta:editing-cycles>
    <meta:document-statistic meta:table-count="0" meta:image-count="0" meta:object-count="0" meta:page-count="1" meta:paragraph-count="9" meta:word-count="166" meta:character-count="1027" meta:non-whitespace-character-count="869"/>
    <meta:generator>LibreOffice/7.1.7.2$Linux_X86_64 LibreOffice_project/10$Build-2</meta:generator>
  </office:meta>
</office:document-meta>
</file>